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OpenSymbol" svg:font-family="OpenSymbol"/>
    <style:font-face style:name="Courier New" svg:font-family="'Courier New'" style:font-family-generic="modern" style:font-pitch="fixed"/>
    <style:font-face style:name="Times New Roman" svg:font-family="'Times New Roman'" style:font-family-generic="roman"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properties fo:font-size="11pt" style:font-size-asian="11pt"/>
    </style:style>
    <style:style style:name="P2" style:family="paragraph" style:parent-style-name="Standard">
      <style:paragraph-properties fo:text-align="justify" style:justify-single-word="false"/>
      <style:text-properties fo:font-size="11pt" style:font-size-asian="11pt" style:language-asian="fr" style:country-asian="FR"/>
    </style:style>
    <style:style style:name="P3" style:family="paragraph" style:parent-style-name="Standard">
      <style:paragraph-properties fo:text-align="justify" style:justify-single-word="false"/>
      <style:text-properties fo:font-size="11pt" fo:font-style="italic" fo:font-weight="bold" style:font-size-asian="11pt" style:language-asian="fr" style:country-asian="FR" style:font-style-asian="italic" style:font-weight-asian="bold"/>
    </style:style>
    <style:style style:name="P4" style:family="paragraph" style:parent-style-name="Standard">
      <style:paragraph-properties fo:text-align="justify" style:justify-single-word="false"/>
    </style:style>
    <style:style style:name="P5" style:family="paragraph" style:parent-style-name="Standard">
      <style:text-properties fo:font-size="4pt" style:font-size-asian="4pt"/>
    </style:style>
    <style:style style:name="P6" style:family="paragraph" style:parent-style-name="Standard">
      <style:paragraph-properties fo:text-align="justify" style:justify-single-word="false" fo:break-before="page"/>
      <style:text-properties fo:font-size="11pt" style:font-size-asian="11pt" style:language-asian="fr" style:country-asian="FR"/>
    </style:style>
    <style:style style:name="P7" style:family="paragraph" style:parent-style-name="Corps_20_de_20_texte_20_3">
      <style:text-properties style:language-asian="fr" style:country-asian="FR"/>
    </style:style>
    <style:style style:name="P8" style:family="paragraph" style:parent-style-name="Heading">
      <style:text-properties fo:font-size="11pt" style:font-size-asian="11pt" style:language-asian="fr" style:country-asian="FR"/>
    </style:style>
    <style:style style:name="P9" style:family="paragraph" style:parent-style-name="Standard" style:list-style-name="WW8Num1">
      <style:paragraph-properties fo:text-align="justify" style:justify-single-word="false"/>
    </style:style>
    <style:style style:name="P10" style:family="paragraph" style:parent-style-name="Standard" style:list-style-name="WW8Num2">
      <style:paragraph-properties fo:text-align="justify" style:justify-single-word="false"/>
    </style:style>
    <style:style style:name="P11" style:family="paragraph" style:parent-style-name="Standard" style:list-style-name="WW8Num1">
      <style:paragraph-properties fo:text-align="justify" style:justify-single-word="false"/>
      <style:text-properties fo:font-size="11pt" style:font-size-asian="11pt" style:language-asian="fr" style:country-asian="FR"/>
    </style:style>
    <style:style style:name="P12" style:family="paragraph" style:parent-style-name="Heading_20_5" style:master-page-name="Standard">
      <style:paragraph-properties style:page-number="auto"/>
    </style:style>
    <style:style style:name="T1" style:family="text">
      <style:text-properties fo:font-size="11pt" style:font-size-asian="11pt"/>
    </style:style>
    <style:style style:name="T2" style:family="text">
      <style:text-properties fo:font-size="11pt" style:font-size-asian="11pt" style:language-asian="fr" style:country-asian="FR"/>
    </style:style>
    <style:style style:name="T3" style:family="text">
      <style:text-properties fo:font-size="11pt" style:font-size-asian="11pt" style:font-size-complex="11pt"/>
    </style:style>
    <style:style style:name="T4" style:family="text">
      <style:text-properties fo:font-size="11pt" fo:font-weight="bold" style:font-size-asian="11pt" style:language-asian="fr" style:country-asian="FR" style:font-weight-asian="bold"/>
    </style:style>
    <style:style style:name="T5" style:family="text">
      <style:text-properties fo:font-size="11pt" fo:font-style="italic" fo:font-weight="bold" style:font-size-asian="11pt" style:font-style-asian="italic" style:font-weight-asian="bold"/>
    </style:style>
    <style:style style:name="T6" style:family="text">
      <style:text-properties fo:font-size="11pt" fo:font-style="italic" fo:font-weight="bold" style:font-size-asian="11pt" style:language-asian="fr" style:country-asian="FR" style:font-style-asian="italic" style:font-weight-asian="bold"/>
    </style:style>
  </office:automatic-styles>
  <office:body>
    <office:text text:use-soft-page-breaks="true">
      <office:forms form:automatic-focus="false" form:apply-design-mode="false"/>
      <text:tracked-changes text:track-change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2" text:outline-level="5">Expérimentation du Service Civique à la DGFiP</text:h>
      <text:p text:style-name="Heading"/>
      <text:p text:style-name="P8"/>
      <text:p text:style-name="P2"/>
      <text:h text:style-name="Heading_20_1" text:outline-level="1"/>
      <text:p text:style-name="P2"/>
      <text:p text:style-name="P7">Le Service Civique, créé par une loi du 10 mars 2010, a bénéficié à ce jour à plus de 82 000 jeunes. Le Président de République a souhaité que le nombre annuel de volontaires atteigne au plus vite les <text:s text:c="5"/>150 000 et a réaffirmé cette ambition lors de sa conférence de presse du 5 février dernier. Tous les ministères, toutes les collectivités et associations peuvent désormais entrer dans le dispositif rappelé ci-dessous (I). L’intérêt du dispositif n’a pas échappé à la DGFiP, qui a décidé de l’expérimenter dès cette année (II).</text:p>
      <text:p text:style-name="P2"/>
      <text:p text:style-name="Standard"/>
      <text:h text:style-name="Heading_20_1" text:outline-level="1">I – Le Service Civique en quelques mots</text:h>
      <text:p text:style-name="P2"/>
      <text:p text:style-name="P3">L’engagement de Service Civique est un engagement :</text:p>
      <text:list xml:id="list30352581" text:style-name="WW8Num1">
        <text:list-item>
          <text:p text:style-name="P9"><text:span text:style-name="T2">volontaire, d’une durée de 6 à 12 mois, représentant au moins 24 heures</text:span><text:span text:style-name="T4"> </text:span><text:span text:style-name="T2">hebdomadaires et destiné aux jeunes de 16 à 25 ans, </text:span></text:p>
        </text:list-item>
        <text:list-item>
          <text:p text:style-name="P9"><text:span text:style-name="T2">pour l’accomplissement d’une mission d’intérêt général</text:span><text:span text:style-name="T4"> </text:span><text:span text:style-name="T2">dans un des neuf domaines d’interventions reconnus prioritaires pour la Nation (solidarité, santé, éducation pour tous, culture et loisirs, sport, environnement, mémoire et citoyenneté, développement international et action humanitaire, intervention d’urgence) ;</text:span></text:p>
        </text:list-item>
        <text:list-item>
          <text:p text:style-name="P9"><text:span text:style-name="T2">donnant lieu au versement d’une indemnité</text:span><text:span text:style-name="T4"> </text:span><text:span text:style-name="T2">prise en charge par l’Etat, et d’un soutien complémentaire (106,31 euros), en nature ou argent, pris en charge par l’organisme d’accueil, pour un total de 573 euros par mois ;</text:span></text:p>
        </text:list-item>
        <text:list-item>
          <text:p text:style-name="P11">ouvrant droit à un régime complet de protection sociale financé par l’Etat ;</text:p>
        </text:list-item>
        <text:list-item>
          <text:p text:style-name="P11">pouvant être effectué auprès d’organismes à but non lucratif ou de personnes morales de droit public, en France ou à l’étranger.</text:p>
        </text:list-item>
      </text:list>
      <text:p text:style-name="P2"/>
      <text:p text:style-name="P4"><text:span text:style-name="T6">L’accueil de jeunes volontaires du Service civique est subordonné à l’obtention d’un agrément délivré</text:span><text:span text:style-name="T2"> </text:span><text:span text:style-name="T6">par l’Agence du Service Civique (ASC).</text:span></text:p>
      <text:p text:style-name="P2"/>
      <text:p text:style-name="P3">Les objectifs poursuivis : </text:p>
      <text:list xml:id="list30380995" text:continue-numbering="true" text:style-name="WW8Num1">
        <text:list-item>
          <text:p text:style-name="P11">mobiliser les jeunes face à l’ampleur de nos défis sociaux et environnementaux, </text:p>
        </text:list-item>
        <text:list-item>
          <text:p text:style-name="P11">leur proposer un cadre dans lequel ils pourront mûrir, gagner en confiance en eux et prendre le temps de réfléchir à leur propre avenir, tant citoyen que professionnel,</text:p>
        </text:list-item>
        <text:list-item>
          <text:p text:style-name="P11">constituer une étape de vie au cours de laquelle des jeunes de toutes origines sociales et culturelles pourront se côtoyer et prendre conscience de la diversité de notre société.</text:p>
        </text:list-item>
      </text:list>
      <text:p text:style-name="P2"/>
      <text:p text:style-name="P2">Education citoyenne par l’action, le service civique se doit d’être accessible à tous les jeunes. Il se distingue du stage et de l’apprentissage, centrés sur l’acquisition de compétences professionnelles.</text:p>
      <text:p text:style-name="P2"/>
      <text:p text:style-name="P2">Les volontaires sont majoritairement des femmes (58%), et leur âge moyen est de 21 ans. Les niveaux de formation comme la situation à l’entrée sont très variés : 43% des volontaires ayant démarré leur mission en 2013 ont un niveau de formation supérieur au bac, 32% un niveau bac, 25% un niveau inférieur au bac ; 48% des volontaires sont demandeurs d’emploi, 33% étudiants et 14% inactifs.</text:p>
      <text:p text:style-name="P2"/>
      <text:p text:style-name="P2"/>
      <text:p text:style-name="P6"/>
      <text:h text:style-name="Heading_20_1" text:outline-level="1">II – <text:s/>La DGFiP souhaite expérimenter le dispositif</text:h>
      <text:p text:style-name="P2"/>
      <text:p text:style-name="P1">Les volontaires pourraient en effet apporter une contribution utile <text:s/>à la DGFiP à travers différents types de tâches telles que : </text:p>
      <text:list xml:id="list30334447" text:style-name="WW8Num2">
        <text:list-item>
          <text:p text:style-name="P10"><text:span text:style-name="T5">confier aux volontaires des tâches en amont de l’accueil au guichet des particuliers voire des professionnels</text:span><text:span text:style-name="T1"> </text:span><text:span text:style-name="T5">dans les services très chargés en accueil </text:span><text:span text:style-name="T1">(lors des campagnes déclaratives et dans le cadre du recouvrement [loyers HLM, créances hospitalières, amendes…]). Les volontaires aur</text:span><text:span text:style-name="T1">ai</text:span><text:span text:style-name="T1">nt pour mission d’aller vers les usagers, notamment les plus fragiles. Par leur attitude, leur discours, leur disponibilité, ils contribuer</text:span><text:span text:style-name="T1">aie</text:span><text:span text:style-name="T1">nt à rassurer, à orienter les moins avertis quant aux procédures administratives. Ils contribuer</text:span><text:span text:style-name="T1">aie</text:span><text:span text:style-name="T1">nt à la qualité des conditions d’accueil : organisation des files d’attentes, </text:span><text:span text:style-name="T1">prise en compte des personnes en situation de handicap ou fragiles</text:span><text:span text:style-name="T1">, etc.</text:span></text:p>
        </text:list-item>
      </text:list>
      <text:p text:style-name="P5"/>
      <text:list xml:id="list30379363" text:continue-numbering="true" text:style-name="WW8Num2">
        <text:list-item>
          <text:p text:style-name="P10"><text:span text:style-name="T5">confier aux volontaires des tâches consistant à familiariser certains publics au maniement informatique et à l’utilisation de services en ligne (dont ceux de la DGFiP), </text:span><text:span text:style-name="T1">soit à l’intérieur des centres des Finances publiques (cf. notamment supra), soit à l’extérieur, dans le cadre de contacts réguliers ou à entreprendre avec des travailleurs sociaux, dans le cadre de maisons de retraite, dans le cadre d’universités du troisième âge, etc.</text:span></text:p>
        </text:list-item>
      </text:list>
      <text:p text:style-name="P5"/>
      <text:list xml:id="list30371468" text:continue-numbering="true" text:style-name="WW8Num2">
        <text:list-item>
          <text:p text:style-name="P10"><text:span text:style-name="T5">confier aux volontaires des tâches tendant à faire connaître les finances publiques et en particulier les impôts aux jeunes en milieux scolaires</text:span><text:span text:style-name="T1"> ; dans cet ordre d’idée il s’agirait de voir avec les responsables des établissements scolaires la possibilité pour les volontaires d'intervenir lors de séances destinées à faire connaître <text:s/>les rudiments des finances publiques : à quoi servent les impôts, utilité des finances publiques, le fonctionnement du système fiscal, le consentement à l'impôt..... Les volontaires feraient un travail de pédagogie et de familiarisation de notions parfois mal connues. <text:s/></text:span></text:p>
        </text:list-item>
      </text:list>
      <text:p text:style-name="P2"/>
      <text:p text:style-name="P2">Ce pourquoi la DGFiP souhaite expérimenter le dispositif. </text:p>
      <text:p text:style-name="P2"/>
      <text:p text:style-name="P2">Un GT sera organisé à la rentrée afin d'exposer le projet et de concerter la mise en oeuvre de l'expérimentation.</text:p>
      <text:p text:style-name="P4"><text:span text:style-name="T2">Une fois que</text:span><text:span text:style-name="T2"> l’ASC aura</text:span><text:span text:style-name="T2">it</text:span><text:span text:style-name="T2"> formellement agréé le ministère des Finances et des Comptes publics à cette fin, la DGFiP lancera</text:span><text:span text:style-name="T2">it</text:span><text:span text:style-name="T2"> les opérations de mise en œuvre de l’expérimentation. Trois directions départementales (35, 59, 93) accueiller</text:span><text:span text:style-name="T2">aie</text:span><text:span text:style-name="T2">nt au total un maximum de 50 volontaires d’octobre 2015 à mai 2016 et leur confier</text:span><text:span text:style-name="T2">aie</text:span><text:span text:style-name="T2">nt des missions s’inscrivant dans les trois domaines précités</text:span>. </text:p>
      <text:p text:style-name="P1"/>
      <text:p text:style-name="P1">Le comité technique de chaque direction présenterait le dispositif d’expérimentation.</text:p>
      <text:p text:style-name="P1"/>
      <text:p text:style-name="P4"><text:span text:style-name="T1">La qualité des parcours de service civique qui ser</text:span><text:span text:style-name="T1">aie</text:span><text:span text:style-name="T1">nt proposés aux jeunes volontaires engagés pour la durée de leur contrat, le sérieux de la formation qui leur sera</text:span><text:span text:style-name="T1">it </text:span><text:span text:style-name="T1">dispensée en amont et du suivi dont ils fer</text:span><text:span text:style-name="T1">aie</text:span><text:span text:style-name="T1">nt l’objet (tutorat), attesteront de l’intérêt que la DGFiP accorde à ce dispositif. </text:span><text:span text:style-name="T2">L’Ecole Nationale des Finances Publiques</text:span><text:span text:style-name="T2"> contribuera</text:span><text:span text:style-name="T2">it</text:span><text:span text:style-name="T2"> à la mise au point</text:span><text:span text:style-name="T2"> des modules de formation ad hoc, adaptés au public recruté et aux tâches imparties. </text:span></text:p>
      <text:p text:style-name="Corps_20_de_20_texte_20_3"/>
      <text:p text:style-name="P1">Le sens et le contenu des missions qu’exerceraient les jeunes volontaires engagés seraient présentés au préalable aux agents des services qui les accueilleraient.</text:p>
      <text:p text:style-name="P1"/>
      <text:p text:style-name="P4"><text:span text:style-name="T1">Un bilan de </text:span><text:span text:style-name="T1">l’</text:span><text:span text:style-name="T1">expérimentation sera</text:span><text:span text:style-name="T1">it</text:span><text:span text:style-name="T1"> présenté aux représentants des personnels début 2016. </text:span><text:span text:style-name="T1">En fonction des retours d’expérience</text:span><text:span text:style-name="T1">s</text:span><text:span text:style-name="T1"> </text:span><text:span text:style-name="T3">les </text:span><text:span text:style-name="T3">pistes </text:span><text:span text:style-name="T3">expérimentées pourr</text:span><text:span text:style-name="T3">aie</text:span><text:span text:style-name="T3">nt être ajustée</text:span><text:span text:style-name="T3">s</text:span><text:span text:style-name="T3"> et/ou enrichies. C’</text:span><text:span text:style-name="T1">est ensuite que </text:span><text:span text:style-name="T1">l’</text:span><text:span text:style-name="T1">extension du dispositif à davantage de directions territoriales pourra</text:span><text:span text:style-name="T1">it</text:span><text:span text:style-name="T1"> être envisagée.</text:span></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OpenSymbol" svg:font-family="OpenSymbol"/>
    <style:font-face style:name="Courier New" svg:font-family="'Courier New'" style:font-family-generic="modern" style:font-pitch="fixed"/>
    <style:font-face style:name="Times New Roman" svg:font-family="'Times New Roman'" style:font-family-generic="roman"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r" fo:country="FR" style:font-name-asian="Times New Roman" style:font-size-asian="10pt" style:font-name-complex="Times New Roman" style:font-size-complex="10pt"/>
    </style:style>
    <style:style style:name="Heading" style:family="paragraph" style:parent-style-name="Standard" style:next-style-name="Text_20_body" style:class="text">
      <style:paragraph-properties fo:text-align="center" style:justify-single-word="false"/>
      <style:text-properties fo:font-size="12pt" fo:font-weight="bold" style:font-size-asian="12pt" style:language-asian="fr" style:country-asian="FR" style:font-weight-asian="bold"/>
    </style:style>
    <style:style style:name="Text_20_body" style:display-name="Text body" style:family="paragraph" style:parent-style-name="Standard" style:class="text">
      <style:paragraph-properties fo:text-align="justify" style:justify-single-word="false"/>
      <style:text-properties fo:font-size="11pt" fo:font-style="italic" fo:font-weight="bold" style:font-size-asian="11pt" style:language-asian="fr" style:country-asian="FR" style:font-style-asian="italic" style:font-weight-asian="bold"/>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fo:font-size="11pt" fo:font-weight="bold" style:font-size-asian="11pt" style:language-asian="fr" style:country-asian="FR" style:font-weight-asian="bold"/>
    </style:style>
    <style:style style:name="Heading_20_2" style:display-name="Heading 2" style:family="paragraph" style:parent-style-name="Standard" style:next-style-name="Standard" style:default-outline-level="2" style:class="text">
      <style:paragraph-properties fo:text-align="justify" style:justify-single-word="false" fo:keep-with-next="always"/>
      <style:text-properties fo:font-size="11pt" fo:font-style="italic" fo:font-weight="bold" style:font-size-asian="11pt" style:language-asian="fr" style:country-asian="FR" style:font-style-asian="italic" style:font-weight-asian="bold"/>
    </style:style>
    <style:style style:name="Corps_20_de_20_texte_20_2" style:display-name="Corps de texte 2" style:family="paragraph" style:parent-style-name="Standard">
      <style:paragraph-properties fo:text-align="justify" style:justify-single-word="false"/>
      <style:text-properties fo:font-size="12pt" style:font-size-asian="12pt"/>
    </style:style>
    <style:style style:name="Text_20_body_20_indent" style:display-name="Text body indent" style:family="paragraph" style:parent-style-name="Standard" style:class="text">
      <style:paragraph-properties fo:margin-left="0.635cm" fo:margin-right="0cm" fo:margin-top="0cm" fo:margin-bottom="0cm" fo:text-align="justify" style:justify-single-word="false" fo:text-indent="0cm" style:auto-text-indent="false"/>
      <style:text-properties fo:font-size="12pt" style:font-size-asian="12pt"/>
    </style:style>
    <style:style style:name="Corps_20_de_20_texte_20_3" style:display-name="Corps de texte 3" style:family="paragraph" style:parent-style-name="Standard">
      <style:paragraph-properties fo:text-align="justify" style:justify-single-word="false"/>
      <style:text-properties fo:font-size="11pt" style:font-size-asian="11pt"/>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WW8Num2z0" style:family="text">
      <style:text-properties style:font-name="Wingdings" fo:font-style="italic" fo:font-weight="bold" style:font-style-asian="italic" style:font-weight-asian="bold" style:font-name-complex="Wingdings"/>
    </style:style>
    <style:style style:name="WW8Num3z0" style:family="text">
      <style:text-properties style:font-name="Symbol" style:font-name-complex="Symbol"/>
    </style:style>
    <style:style style:name="WW8Num4z0" style:family="text">
      <style:text-properties style:font-name="Symbol" style:font-name-complex="Symbol"/>
    </style:style>
    <style:style style:name="Police_20_par_20_défaut" style:display-name="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bullet-char="-">
        <style:list-level-properties text:list-level-position-and-space-mode="label-alignment">
          <style:list-level-label-alignment text:label-followed-by="listtab" text:list-tab-stop-position="0.635cm" fo:text-indent="-0.635cm" fo:margin-left="0.635cm"/>
        </style:list-level-properties>
        <style:text-properties style:font-name="Open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text:bullet-char="">
        <style:list-level-properties text:list-level-position-and-space-mode="label-alignment">
          <style:list-level-label-alignment text:label-followed-by="listtab" text:list-tab-stop-position="1.884cm" fo:text-indent="-0.635cm" fo:margin-left="1.884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text:bullet-char="">
        <style:list-level-properties text:list-level-position-and-space-mode="label-alignment">
          <style:list-level-label-alignment text:label-followed-by="listtab" text:list-tab-stop-position="3.133cm" fo:text-indent="-0.635cm" fo:margin-left="3.133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bullet-char="-">
        <style:list-level-properties text:list-level-position-and-space-mode="label-alignment">
          <style:list-level-label-alignment text:label-followed-by="listtab" text:list-tab-stop-position="0.635cm" fo:text-indent="-0.635cm" fo:margin-left="0.635cm"/>
        </style:list-level-properties>
        <style:text-properties style:font-name="Open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35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La loi sur le Service Civique a été adoptée le 10 mars 2010 à la quasi-unanimité</dc:title>
    <meta:initial-creator>eid</meta:initial-creator>
    <meta:creation-date>2015-07-02T11:35:00</meta:creation-date>
    <dc:date>2015-07-28T10:20:34.53</dc:date>
    <meta:editing-cycles>19</meta:editing-cycles>
    <meta:editing-duration>PT5H58M28S</meta:editing-duration>
    <meta:generator>OpenOffice.org/3.1$Win32 OpenOffice.org_project/310m19$Build-9420</meta:generator>
    <meta:document-statistic meta:table-count="0" meta:image-count="0" meta:object-count="0" meta:page-count="2" meta:paragraph-count="28" meta:word-count="959" meta:character-count="6198"/>
    <meta:user-defined meta:name="Info 1"/>
    <meta:user-defined meta:name="Info 2"/>
    <meta:user-defined meta:name="Info 3"/>
    <meta:user-defined meta:name="Info 4"/>
  </office:meta>
</office:document-meta>
</file>