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101000000D79B2DC25C9B24E96C.png" manifest:media-type="image/png"/>
  <manifest:file-entry manifest:full-path="Pictures/10000000000000BE000000821B9D5B4127B5610E.png" manifest:media-type="image/png"/>
  <manifest:file-entry manifest:full-path="Pictures/100000000000017E000000A44FB39BD3C52C5DD7.png" manifest:media-type="image/pn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officeooo:rsid="000b909a" officeooo:paragraph-rsid="000b909a"/>
    </style:style>
    <style:style style:name="P2" style:family="paragraph" style:parent-style-name="Standard">
      <style:paragraph-properties fo:text-align="justify" style:justify-single-word="false"/>
      <style:text-properties officeooo:rsid="000b909a" officeooo:paragraph-rsid="000b909a"/>
    </style:style>
    <style:style style:name="P3" style:family="paragraph" style:parent-style-name="Standard">
      <style:text-properties officeooo:rsid="000c4c12" officeooo:paragraph-rsid="000c9bc2"/>
    </style:style>
    <style:style style:name="P4" style:family="paragraph" style:parent-style-name="Standard">
      <style:paragraph-properties fo:text-align="justify" style:justify-single-word="false"/>
      <style:text-properties officeooo:rsid="000c4c12" officeooo:paragraph-rsid="000b909a"/>
    </style:style>
    <style:style style:name="P5" style:family="paragraph" style:parent-style-name="Standard">
      <style:paragraph-properties fo:text-align="justify" style:justify-single-word="false"/>
      <style:text-properties officeooo:rsid="000c4c12" officeooo:paragraph-rsid="000c9bc2"/>
    </style:style>
    <style:style style:name="P6" style:family="paragraph" style:parent-style-name="Standard">
      <style:paragraph-properties fo:text-align="justify" style:justify-single-word="false"/>
      <style:text-properties officeooo:rsid="000c9bc2" officeooo:paragraph-rsid="000df3e7"/>
    </style:style>
    <style:style style:name="P7" style:family="paragraph" style:parent-style-name="Standard">
      <style:paragraph-properties fo:text-align="justify" style:justify-single-word="false"/>
      <style:text-properties officeooo:rsid="000c9bc2" officeooo:paragraph-rsid="000fea02"/>
    </style:style>
    <style:style style:name="P8" style:family="paragraph" style:parent-style-name="Standard">
      <style:paragraph-properties fo:text-align="justify" style:justify-single-word="false"/>
      <style:text-properties officeooo:rsid="000c9bc2" officeooo:paragraph-rsid="000c9bc2"/>
    </style:style>
    <style:style style:name="P9" style:family="paragraph" style:parent-style-name="Standard">
      <style:paragraph-properties fo:text-align="center" style:justify-single-word="false"/>
      <style:text-properties officeooo:rsid="000fea02" officeooo:paragraph-rsid="000fea02"/>
    </style:style>
    <style:style style:name="P10" style:family="paragraph" style:parent-style-name="Standard">
      <style:paragraph-properties fo:text-align="justify" style:justify-single-word="false"/>
      <style:text-properties officeooo:rsid="000fea02" officeooo:paragraph-rsid="000fea02"/>
    </style:style>
    <style:style style:name="P11" style:family="paragraph" style:parent-style-name="Standard">
      <style:paragraph-properties fo:text-align="justify" style:justify-single-word="false"/>
      <style:text-properties officeooo:paragraph-rsid="00159026"/>
    </style:style>
    <style:style style:name="P12" style:family="paragraph" style:parent-style-name="Standard">
      <style:paragraph-properties fo:text-align="justify" style:justify-single-word="false"/>
      <style:text-properties officeooo:rsid="0011afb6" officeooo:paragraph-rsid="0011afb6"/>
    </style:style>
    <style:style style:name="P13" style:family="paragraph" style:parent-style-name="Standard">
      <style:paragraph-properties fo:text-align="justify" style:justify-single-word="false"/>
      <style:text-properties officeooo:rsid="00134f14" officeooo:paragraph-rsid="00134f14"/>
    </style:style>
    <style:style style:name="P14" style:family="paragraph" style:parent-style-name="Standard">
      <style:paragraph-properties fo:text-align="justify" style:justify-single-word="false"/>
      <style:text-properties officeooo:rsid="00137db6" officeooo:paragraph-rsid="00137db6"/>
    </style:style>
    <style:style style:name="P15" style:family="paragraph" style:parent-style-name="Standard">
      <style:text-properties officeooo:rsid="0013a4d9" officeooo:paragraph-rsid="0013a4d9"/>
    </style:style>
    <style:style style:name="P16" style:family="paragraph" style:parent-style-name="Standard">
      <style:paragraph-properties fo:text-align="justify" style:justify-single-word="false"/>
      <style:text-properties officeooo:rsid="0013a4d9" officeooo:paragraph-rsid="001405e2"/>
    </style:style>
    <style:style style:name="P17" style:family="paragraph" style:parent-style-name="Standard">
      <style:paragraph-properties fo:text-align="center" style:justify-single-word="false"/>
      <style:text-properties fo:font-size="14pt" fo:font-weight="bold" officeooo:rsid="000b909a" officeooo:paragraph-rsid="000b909a" style:font-size-asian="14pt" style:font-weight-asian="bold" style:font-size-complex="14pt" style:font-weight-complex="bold"/>
    </style:style>
    <style:style style:name="P18" style:family="paragraph" style:parent-style-name="Standard">
      <style:paragraph-properties fo:text-align="justify" style:justify-single-word="false"/>
      <style:text-properties officeooo:rsid="00159026" officeooo:paragraph-rsid="00159026"/>
    </style:style>
    <style:style style:name="P19" style:family="paragraph" style:parent-style-name="Standard">
      <style:text-properties officeooo:rsid="001a827a" officeooo:paragraph-rsid="001a827a"/>
    </style:style>
    <style:style style:name="P20" style:family="paragraph" style:parent-style-name="Standard">
      <style:paragraph-properties fo:text-align="justify" style:justify-single-word="false"/>
      <style:text-properties officeooo:rsid="001a827a" officeooo:paragraph-rsid="001a827a"/>
    </style:style>
    <style:style style:name="P21" style:family="paragraph" style:parent-style-name="Standard">
      <style:paragraph-properties fo:text-align="justify" style:justify-single-word="false"/>
      <style:text-properties style:text-underline-style="solid" style:text-underline-width="auto" style:text-underline-color="font-color" officeooo:rsid="001c2ff3" officeooo:paragraph-rsid="001c2ff3"/>
    </style:style>
    <style:style style:name="P22" style:family="paragraph" style:parent-style-name="Standard">
      <style:paragraph-properties fo:padding="0.049cm" fo:border="0.06pt solid #000000" style:shadow="none" style:writing-mode="page"/>
      <style:text-properties officeooo:rsid="0011afb6" officeooo:paragraph-rsid="0011afb6"/>
    </style:style>
    <style:style style:name="P23" style:family="paragraph" style:parent-style-name="Standard">
      <style:paragraph-properties fo:padding="0.049cm" fo:border="0.06pt solid #000000" style:shadow="none" style:writing-mode="page"/>
      <style:text-properties officeooo:rsid="001c2ff3" officeooo:paragraph-rsid="001c2ff3"/>
    </style:style>
    <style:style style:name="P24" style:family="paragraph" style:parent-style-name="Caption">
      <style:paragraph-properties fo:text-align="justify" style:justify-single-word="false"/>
      <style:text-properties officeooo:rsid="000c4c12" officeooo:paragraph-rsid="0023ea83"/>
    </style:style>
    <style:style style:name="P25" style:family="paragraph" style:parent-style-name="Illustration">
      <style:paragraph-properties fo:text-align="center" style:justify-single-word="false"/>
      <style:text-properties officeooo:paragraph-rsid="0023ea83"/>
    </style:style>
    <style:style style:name="P26" style:family="paragraph" style:parent-style-name="Standard">
      <style:paragraph-properties fo:text-align="justify" style:justify-single-word="false"/>
      <style:text-properties officeooo:rsid="000c4c12" officeooo:paragraph-rsid="0011afb6"/>
    </style:style>
    <style:style style:name="P27" style:family="paragraph" style:parent-style-name="Standard">
      <style:paragraph-properties fo:text-align="justify" style:justify-single-word="false"/>
      <style:text-properties officeooo:rsid="00134f14" officeooo:paragraph-rsid="00134f14" fo:background-color="transparent"/>
    </style:style>
    <style:style style:name="P28" style:family="paragraph" style:parent-style-name="Standard">
      <style:paragraph-properties fo:text-align="justify" style:justify-single-word="false"/>
      <style:text-properties officeooo:rsid="000c9bc2" officeooo:paragraph-rsid="000c9bc2" fo:background-color="transparent"/>
    </style:style>
    <style:style style:name="P29" style:family="paragraph" style:parent-style-name="Standard">
      <style:paragraph-properties fo:text-align="justify" style:justify-single-word="false"/>
      <style:text-properties officeooo:rsid="0013a4d9" officeooo:paragraph-rsid="0013a4d9" fo:background-color="transparent"/>
    </style:style>
    <style:style style:name="P30" style:family="paragraph" style:parent-style-name="Standard">
      <style:paragraph-properties fo:text-align="justify" style:justify-single-word="false"/>
      <style:text-properties officeooo:rsid="0013a4d9" officeooo:paragraph-rsid="001405e2" fo:background-color="transparent"/>
    </style:style>
    <style:style style:name="P31" style:family="paragraph" style:parent-style-name="Standard">
      <style:paragraph-properties fo:text-align="justify" style:justify-single-word="false"/>
      <style:text-properties officeooo:rsid="00159026" officeooo:paragraph-rsid="00159026" fo:background-color="transparent"/>
    </style:style>
    <style:style style:name="P32" style:family="paragraph" style:parent-style-name="Standard">
      <style:paragraph-properties fo:text-align="justify" style:justify-single-word="false"/>
      <style:text-properties officeooo:rsid="0011afb6" officeooo:paragraph-rsid="0011afb6"/>
    </style:style>
    <style:style style:name="T1" style:family="text">
      <style:text-properties officeooo:rsid="000c4c12"/>
    </style:style>
    <style:style style:name="T2" style:family="text">
      <style:text-properties officeooo:rsid="000c9bc2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weight="bold" officeooo:rsid="000c9bc2" style:font-weight-asian="bold" style:font-weight-complex="bold"/>
    </style:style>
    <style:style style:name="T5" style:family="text">
      <style:text-properties fo:font-weight="bold" officeooo:rsid="002150c6" style:font-weight-asian="bold" style:font-weight-complex="bold"/>
    </style:style>
    <style:style style:name="T6" style:family="text">
      <style:text-properties officeooo:rsid="000df3e7"/>
    </style:style>
    <style:style style:name="T7" style:family="text">
      <style:text-properties officeooo:rsid="000fea02"/>
    </style:style>
    <style:style style:name="T8" style:family="text">
      <style:text-properties officeooo:rsid="0011afb6"/>
    </style:style>
    <style:style style:name="T9" style:family="text">
      <style:text-properties officeooo:rsid="00134f14"/>
    </style:style>
    <style:style style:name="T10" style:family="text">
      <style:text-properties officeooo:rsid="00137db6"/>
    </style:style>
    <style:style style:name="T11" style:family="text">
      <style:text-properties officeooo:rsid="001405e2"/>
    </style:style>
    <style:style style:name="T12" style:family="text">
      <style:text-properties officeooo:rsid="00159026"/>
    </style:style>
    <style:style style:name="T13" style:family="text">
      <style:text-properties fo:font-style="italic" style:text-underline-style="solid" style:text-underline-width="auto" style:text-underline-color="font-color" style:font-style-asian="italic" style:font-style-complex="italic"/>
    </style:style>
    <style:style style:name="T14" style:family="text">
      <style:text-properties fo:font-style="italic" style:text-underline-style="solid" style:text-underline-width="auto" style:text-underline-color="font-color" officeooo:rsid="001a827a" style:font-style-asian="italic" style:font-style-complex="italic"/>
    </style:style>
    <style:style style:name="T15" style:family="text">
      <style:text-properties style:text-underline-style="solid" style:text-underline-width="auto" style:text-underline-color="font-color"/>
    </style:style>
    <style:style style:name="T16" style:family="text">
      <style:text-properties style:text-underline-style="solid" style:text-underline-width="auto" style:text-underline-color="font-color" officeooo:rsid="001e1b57"/>
    </style:style>
    <style:style style:name="T17" style:family="text">
      <style:text-properties style:text-underline-style="solid" style:text-underline-width="auto" style:text-underline-color="font-color" text:display="none"/>
    </style:style>
    <style:style style:name="T18" style:family="text">
      <style:text-properties style:text-underline-style="solid" style:text-underline-width="auto" style:text-underline-color="font-color" officeooo:rsid="0023ea83" text:display="none"/>
    </style:style>
    <style:style style:name="T19" style:family="text">
      <style:text-properties style:text-underline-style="solid" style:text-underline-width="auto" style:text-underline-color="font-color" officeooo:rsid="0023ea83"/>
    </style:style>
    <style:style style:name="T20" style:family="text">
      <style:text-properties officeooo:rsid="001c2ff3"/>
    </style:style>
    <style:style style:name="T21" style:family="text">
      <style:text-properties officeooo:rsid="002150c6"/>
    </style:style>
    <style:style style:name="T22" style:family="text">
      <style:text-properties fo:background-color="#fff200" loext:char-shading-value="0"/>
    </style:style>
    <style:style style:name="T23" style:family="text">
      <style:text-properties officeooo:rsid="00137db6" fo:background-color="#fff200" loext:char-shading-value="0"/>
    </style:style>
    <style:style style:name="T24" style:family="text">
      <style:text-properties officeooo:rsid="0022dece" fo:background-color="#fff200" loext:char-shading-value="0"/>
    </style:style>
    <style:style style:name="T25" style:family="text">
      <style:text-properties officeooo:rsid="0022dece"/>
    </style:style>
    <style:style style:name="T26" style:family="text">
      <style:text-properties text:display="none"/>
    </style:style>
    <style:style style:name="T27" style:family="text">
      <style:text-properties officeooo:rsid="0023ea83" text:display="none"/>
    </style:style>
    <style:style style:name="T28" style:family="text">
      <style:text-properties officeooo:rsid="0023ea83"/>
    </style:style>
    <style:style style:name="T29" style:family="text">
      <style:text-properties fo:font-size="10pt" style:text-underline-style="solid" style:text-underline-width="auto" style:text-underline-color="font-color" style:font-size-asian="10pt" style:font-size-complex="10pt"/>
    </style:style>
    <style:style style:name="T30" style:family="text">
      <style:text-properties fo:font-size="10pt" style:text-underline-style="solid" style:text-underline-width="auto" style:text-underline-color="font-color" style:font-size-asian="10pt" style:font-size-complex="10pt" text:display="none"/>
    </style:style>
    <style:style style:name="T31" style:family="text">
      <style:text-properties fo:font-size="10pt" style:text-underline-style="solid" style:text-underline-width="auto" style:text-underline-color="font-color" officeooo:rsid="0023ea83" style:font-size-asian="10pt" style:font-size-complex="10pt" text:display="none"/>
    </style:style>
    <style:style style:name="T32" style:family="text">
      <style:text-properties fo:font-size="10pt" style:text-underline-style="solid" style:text-underline-width="auto" style:text-underline-color="font-color" officeooo:rsid="0023ea83" style:font-size-asian="10pt" style:font-size-complex="10pt"/>
    </style:style>
    <style:style style:name="T33" style:family="text">
      <style:text-properties fo:background-color="transparent" loext:char-shading-value="0"/>
    </style:style>
    <style:style style:name="T34" style:family="text">
      <style:text-properties officeooo:rsid="00137db6" fo:background-color="transparent" loext:char-shading-value="0"/>
    </style:style>
    <style:style style:name="T35" style:family="text">
      <style:text-properties officeooo:rsid="00137db6" fo:background-color="transparent" loext:char-shading-value="0"/>
    </style:style>
    <style:style style:name="T36" style:family="text">
      <style:text-properties officeooo:rsid="00159026" fo:background-color="transparent" loext:char-shading-value="0"/>
    </style:style>
    <style:style style:name="T37" style:family="text">
      <style:text-properties officeooo:rsid="00159026" fo:background-color="transparent" loext:char-shading-value="0"/>
    </style:style>
    <style:style style:name="T38" style:family="text">
      <style:text-properties officeooo:rsid="0022dece" fo:background-color="transparent" loext:char-shading-value="0"/>
    </style:style>
    <style:style style:name="T39" style:family="text">
      <style:text-properties officeooo:rsid="0022dece" fo:background-color="transparent" loext:char-shading-value="0"/>
    </style:style>
    <style:style style:name="T40" style:family="text">
      <style:text-properties fo:background-color="transparent" loext:char-shading-value="0"/>
    </style:style>
    <style:style style:name="fr1" style:family="graphic" style:parent-style-name="Frame">
      <style:graphic-properties fo:margin-left="0cm" fo:margin-right="0cm" fo:margin-top="0cm" fo:margin-bottom="0cm" style:run-through="foreground" style:wrap="parallel" style:number-wrapped-paragraphs="no-limit" style:vertical-pos="from-top" style:vertical-rel="paragraph" style:horizontal-pos="from-left" style:horizontal-rel="paragraph" fo:padding="0cm" fo:border="none" style:shadow="none" draw:shadow-opacity="100%" loext:rel-width-rel="paragraph"/>
    </style:style>
    <style:style style:name="fr2" style:family="graphic" style:parent-style-name="Graphics">
      <style:graphic-properties fo:margin-left="0cm" fo:margin-right="0cm" fo:margin-top="0cm" fo:margin-bottom="0cm" style:run-through="foreground" style:wrap="none" style:vertical-pos="from-top" style:horizontal-pos="center" style:horizontal-rel="paragraph-content" fo:padding="0cm" fo:border="none" style:shadow="none" draw:shadow-opacity="100%" style:mirror="none" fo:clip="rect(0cm, 0cm, 0cm, 0cm)" draw:luminance="0%" draw:contrast="0%" draw:red="0%" draw:green="0%" draw:blue="0%" draw:gamma="100%" draw:color-inversion="false" draw:image-opacity="100%" draw:color-mode="standard" loext:rel-width-rel="paragraph"/>
    </style:style>
    <style:style style:name="fr3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fo:margin-left="0cm" fo:margin-right="0cm" fo:margin-top="0cm" fo:margin-bottom="0cm" style:run-through="foreground" style:wrap="none" style:vertical-pos="from-top" style:horizontal-pos="center" style:horizontal-rel="paragraph-content" fo:padding="0cm" fo:border="none" style:shadow="none" draw:shadow-opacity="100%" style:mirror="none" fo:clip="rect(0cm, 0cm, 0cm, 0cm)" draw:luminance="0%" draw:contrast="0%" draw:red="0%" draw:green="0%" draw:blue="0%" draw:gamma="100%" draw:color-inversion="false" draw:image-opacity="100%" draw:color-mode="standard" loext:rel-width-rel="paragraph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Compte-rendu <text:span text:style-name="T6">CGT</text:span> du groupe de travail Budget CHS CT 2020</text:p>
      <text:p text:style-name="P1"/>
      <text:p text:style-name="P2">Ce mardi 4 février 2020, s’est tenu le groupe de travail préparatoire à l’élaboration du budget 2020, <text:span text:style-name="T11">réunissant des représentants de l’administration, des personnels et l’assistant de prévention.</text:span>.</text:p>
      <text:p text:style-name="P2"/>
      <text:p text:style-name="P2">L<text:span text:style-name="T1">a dotation par agent est de 117,50 € au Ministère des </text:span>Finances <text:span text:style-name="T1">(pas d’évolution depuis plusieurs années)</text:span>. L’effectif de notre DISI étant de 533 agents, le montant global alloué est de 62 600 <text:span text:style-name="T21">€</text:span> <text:span text:style-name="T11">(dont 94 % sont abondés dès le début de l’année)</text:span>.</text:p>
      <text:p text:style-name="P2"/>
      <text:p text:style-name="P2">L’objectif <text:span text:style-name="T1">du GT </text:span>était de se mettre d’accord sur les dépenses prioritaires, sachant qu’à l’issue du recensement <text:span text:style-name="T1">initial</text:span> des besoins effectué auprès des <text:span text:style-name="T2">établissements</text:span> <text:span text:style-name="T2">et des représentants du personnel</text:span>, le total des<text:span text:style-name="T2"> </text:span>dépenses <text:span text:style-name="T2">excédait de</text:span> 26 000 euros <text:span text:style-name="T12">la dotation globale </text:span>!</text:p>
      <text:p text:style-name="P4"/>
      <text:p text:style-name="P8">Le budget est réparti en trois grands domaines : formations, achats et travaux.</text:p>
      <text:p text:style-name="P5"/>
      <text:p text:style-name="P5"><text:span text:style-name="T4">Les formations et habilitations </text:span><text:span text:style-name="T2">: </text:span></text:p>
      <text:p text:style-name="P5"/>
      <text:p text:style-name="P6"><text:span text:style-name="T6">I</text:span>l est proposé de reconduire les grands « classiques »  : secourisme, gestes qui sauvent <text:span text:style-name="T7">(PSC1)</text:span>, risques routiers, habilitations électriques, maniement d’engins, maniement des extincteurs, guide et serre files, évacuation (sur Orléans). </text:p>
      <text:p text:style-name="P6"/>
      <text:p text:style-name="P7">Une nouvelle formation « Sensibilisation aux plans de prévention », assurée par l’assistant de prévention sera également proposée aux responsables d’ESI et <text:span text:style-name="T8">aux agents des</text:span> services logistiques. Cette <text:span text:style-name="T6">même </text:span>formation a été assurée auprès des représentants du personnel le 4 février au matin. </text:p>
      <text:p text:style-name="P10">Le fait qu’elle soit assurée en interne permettra d’économiser 1700 euros.</text:p>
      <text:p text:style-name="P5"/>
      <text:p text:style-name="P5"/>
      <text:p text:style-name="P8"><draw:frame draw:style-name="fr1" draw:name="Cadre1" text:anchor-type="paragraph" svg:x="12.25cm" svg:y="0.363cm" svg:width="4.817cm" style:rel-width="28%" svg:height="5.951cm" style:rel-height="scale-min" draw:z-index="2"><draw:text-box><text:p text:style-name="P25"><draw:frame draw:style-name="fr4" draw:name="Image3" text:anchor-type="as-char" svg:y="-4.189cm" svg:width="3.627cm" style:rel-width="100%" svg:height="3.032cm" style:rel-height="scale" draw:z-index="3"><draw:image xlink:href="Pictures/1000000000000101000000D79B2DC25C9B24E96C.png" xlink:type="simple" xlink:show="embed" xlink:actuate="onLoad" loext:mime-type="image/png"/></draw:frame><text:span text:style-name="T30"><text:line-break/></text:span><text:span text:style-name="T31">EeerEer</text:span><text:span text:style-name="T32">Erg</text:span><text:span text:style-name="T29">onomie du poste de travail : <text:s/>pour éviter les troubles musculo-squelettiques (TMS) </text:span></text:p></draw:text-box></draw:frame><text:span text:style-name="T3">Les achats de matériel </text:span>:</text:p>
      <text:p text:style-name="P26"><text:span text:style-name="T8">L</text:span>es prescription<text:span text:style-name="T10">s</text:span> <text:span text:style-name="T2">d’aménagement de poste : réalisées par les</text:span> médecin<text:span text:style-name="T2">s</text:span> de prévention<text:span text:style-name="T2">s,</text:span> <text:span text:style-name="T9">elles </text:span>sont <text:span text:style-name="T8">retenues comme prioritaires et seront </text:span>systématiquement acceptées. <text:span text:style-name="T8">A ce titre, une provision de 5000 euros est budgétée, suite au constat de l’augmentation des prescriptions de matériel ergonomique ces dernières années.</text:span></text:p>
      <text:p text:style-name="P26"/>
      <text:p text:style-name="P24"><text:line-break/></text:p>
      <text:p text:style-name="P26"/>
      <text:p text:style-name="P12">Autres achats <text:span text:style-name="T9">retenus prioritaires </text:span>: équipements de protection du Travailleur Isolé, chariots de manutention ... </text:p>
      <text:p text:style-name="P12"/>
      <text:p text:style-name="P14">Certaines demandes seront satisfaites par un redéploiement de matériel en interne (exemple : à Tours aménagement d’un espace café en récupérant le mobilier d’une trésorerie qui va fermer)</text:p>
      <text:p text:style-name="P13">Certaines propositions d’achats ont été mises en attente de <text:s/>complément d’information <text:span text:style-name="T10">(exemple : gants de protection pour le TG</text:span><text:span text:style-name="T35">BT (tableau électrique) de Rennes)</text:span><text:span text:style-name="T40">.</text:span></text:p>
      <text:p text:style-name="P27"><text:s/></text:p>
      <text:p text:style-name="P27"/>
      <text:p text:style-name="P28"><text:span text:style-name="T3">Les travaux</text:span> : </text:p>
      <text:p text:style-name="P29">En matière de travaux et d’audits réglementaires, les factures montent vite, surtout lorsqu’ils doivent être assurés par des entreprises extérieures. Par exemple : les audits liés au gaz Radon, obligatoires dans les zones granitiques (Angers, Nantes et Rennes), elles s’élèvent à 1500 euros par site …</text:p>
      <text:p text:style-name="P29"/>
      <text:p text:style-name="P30"><text:soft-page-break/>Les besoins initialement exprimés dans la rubrique travau<text:span text:style-name="T11">x</text:span> aboutissaient à un total de 53 000 euros (soit presque l’intégralité du budget !) ; autant dire qu’il a fallu se concentrer sur les seules dépenses de sécurité, et mettre de côté les propositions <text:span text:style-name="T11">relevant davantage du</text:span> « confort ». </text:p>
      <text:p text:style-name="P31"/>
      <text:p text:style-name="P11"><text:span text:style-name="T37">Les dépenses que l’on a priorisées sont : les travaux pour la protection de la banque d’accueil à Marsauderies, des travaux de fermeture de portillon et portail à Orléans, la mise en conformité des BAES (</text:span><text:span text:style-name="T40">blocs autonomes d’éclairage de sécurité </text:span><text:span text:style-name="T39">pour assurer l’évacuation en cas d’urgence), </text:span><text:span text:style-name="T39"><draw:frame draw:style-name="fr2" draw:name="Image2" text:anchor-type="as-char" svg:y="-0.422cm" svg:width="2.69cm" style:rel-width="16%" svg:height="1.829cm" style:rel-height="scale" draw:z-index="1"><draw:image xlink:href="Pictures/10000000000000BE000000821B9D5B4127B5610E.png" xlink:type="simple" xlink:show="embed" xlink:actuate="onLoad" loext:mime-type="image/png"/></draw:frame></text:span><text:span text:style-name="T39"><text:s/>la pose d’une grille de sécurité</text:span><text:span text:style-name="T25"> au dessus du vide sanitaire à Tours, la mise en conformité des éclairages de secours, la pose d’un grillage anti-chutes le long de l’accès au parking sous-sol à Rennes</text:span></text:p>
      <text:p text:style-name="P18"/>
      <text:p text:style-name="P16"><text:span text:style-name="T11">Même si l’amélioration des conditions de vie au travail sont tout à fait légitimes, les dépenses suivantes ont été mises de côté pour l’instant : potences à vélo, trottoir interne à Marsauderies, range-vélo à Coulongé, terrassement du point de rassemblement à Orléans, marquage au sol, aménagement vélos et aménagement espace douche à Tours, et le remplacement d’une moquette par un PVC à Rennes</text:span>. <text:span text:style-name="T5">C’est bien la preuve que les budgets alloués sont insuffisants, une raison de plus pour se mobiliser !</text:span></text:p>
      <text:p text:style-name="P16"/>
      <text:p text:style-name="P21">Calendrier :</text:p>
      <text:p text:style-name="P20">Ce budget prévisionnel sera examiné au <text:span text:style-name="T3">CHS CT du 11 février</text:span> et a donc vocation à évoluer en fonction des débats et compléments d’information. <text:span text:style-name="T20">Un groupe de travail se tiendra ensuite cet été pour déterminer les dépenses complémentaires.</text:span></text:p>
      <text:p text:style-name="P19"/>
      <text:p text:style-name="P15"/>
      <text:p text:style-name="P3"/>
      <text:p text:style-name="P3"><draw:frame draw:style-name="fr3" draw:name="Image1" text:anchor-type="paragraph" svg:width="10.107cm" svg:height="4.339cm" draw:z-index="0"><draw:image xlink:href="Pictures/100000000000017E000000A44FB39BD3C52C5DD7.png" xlink:type="simple" xlink:show="embed" xlink:actuate="onLoad" loext:mime-type="image/png"/></draw:frame></text:p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9"><text:span text:style-name="T13">Répartition des dépenses </text:span><text:span text:style-name="T14">du budget CHS CT DISI Centre Ouest</text:span><text:span text:style-name="T13"> ( en pourcentage du budget abondé)</text:span></text:p>
      <text:p text:style-name="P3"/>
      <text:p text:style-name="P22">Vos représentants en CHS CT : Sandrine Teurtrie et Ronan Prat</text:p>
      <text:p text:style-name="P23">Pour toute question n’hésitez pas à nous solliciter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Illustration" style:family="paragraph" style:parent-style-name="Caption" style:class="extra"/>
    <style:style style:name="Frame_20_contents" style:display-name="Frame contents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2-07T15:12:00.365000000</meta:creation-date>
    <dc:date>2020-02-10T17:58:10.581000000</dc:date>
    <meta:editing-duration>PT33M20S</meta:editing-duration>
    <meta:editing-cycles>9</meta:editing-cycles>
    <meta:generator>LibreOffice/6.0.7.3$Windows_X86_64 LibreOffice_project/dc89aa7a9eabfd848af146d5086077aeed2ae4a5</meta:generator>
    <meta:document-statistic meta:table-count="0" meta:image-count="3" meta:object-count="0" meta:page-count="2" meta:paragraph-count="27" meta:word-count="689" meta:character-count="4415" meta:non-whitespace-character-count="3738"/>
  </office:meta>
</office:document-meta>
</file>